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be9cd" fo:background-color="transparent" style:font-size-asian="14pt" style:font-size-complex="14pt"/>
    </style:style>
    <style:style style:name="P2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be9cd" style:font-size-asian="14pt" style:font-size-complex="14pt"/>
    </style:style>
    <style:style style:name="T1" style:family="text">
      <style:text-properties officeooo:rsid="000caddb"/>
    </style:style>
    <style:style style:name="T2" style:family="text">
      <style:text-properties officeooo:rsid="0010bd7d"/>
    </style:style>
    <style:style style:name="T3" style:family="text">
      <style:text-properties officeooo:rsid="0018f0b5"/>
    </style:style>
    <style:style style:name="T4" style:family="text">
      <style:text-properties style:font-weight-complex="bold"/>
    </style:style>
    <style:style style:name="T5" style:family="text">
      <style:text-properties officeooo:rsid="00137c7d"/>
    </style:style>
    <style:style style:name="T6" style:family="text">
      <style:text-properties officeooo:rsid="0003841e"/>
    </style:style>
    <style:style style:name="T7" style:family="text">
      <style:text-properties officeooo:rsid="00177931"/>
    </style:style>
    <style:style style:name="T8" style:family="text">
      <style:text-properties officeooo:rsid="00127dff"/>
    </style:style>
    <style:style style:name="T9" style:family="text">
      <style:text-properties officeooo:rsid="000910a4"/>
    </style:style>
    <style:style style:name="T10" style:family="text">
      <style:text-properties officeooo:rsid="000c23b3"/>
    </style:style>
    <style:style style:name="T11" style:family="text">
      <style:text-properties officeooo:rsid="001c7a86"/>
    </style:style>
    <style:style style:name="T12" style:family="text">
      <style:text-properties officeooo:rsid="00054a9e"/>
    </style:style>
    <style:style style:name="T13" style:family="text">
      <style:text-properties officeooo:rsid="0008c942"/>
    </style:style>
    <style:style style:name="T14" style:family="text">
      <style:text-properties officeooo:rsid="000c4d14"/>
    </style:style>
    <style:style style:name="T15" style:family="text">
      <style:text-properties fo:language="ru" fo:country="RU" officeooo:rsid="0008c942"/>
    </style:style>
    <style:style style:name="T16" style:family="text">
      <style:text-properties fo:language="ru" fo:country="RU" officeooo:rsid="0009ba5d" style:font-name-complex="Times New Roman"/>
    </style:style>
    <style:style style:name="T17" style:family="text">
      <style:text-properties fo:language="ru" fo:country="RU" officeooo:rsid="0008c942" style:font-name-complex="Times New Roman"/>
    </style:style>
    <style:style style:name="T18" style:family="text">
      <style:text-properties fo:language="en" fo:country="US" officeooo:rsid="0009ba5d" style:font-name-complex="Times New Roman"/>
    </style:style>
    <style:style style:name="T19" style:family="text">
      <style:text-properties style:font-name-complex="Times New Roman"/>
    </style:style>
    <style:style style:name="T20" style:family="text">
      <style:text-properties officeooo:rsid="0011445f" style:font-name-complex="Times New Roman"/>
    </style:style>
    <style:style style:name="T21" style:family="text">
      <style:text-properties fo:background-color="transparent" loext:char-shading-value="0"/>
    </style:style>
    <style:style style:name="T22" style:family="text">
      <style:text-properties officeooo:rsid="0011581e" fo:background-color="transparent" loext:char-shading-value="0"/>
    </style:style>
    <style:style style:name="T23" style:family="text">
      <style:text-properties officeooo:rsid="000ed5a6" fo:background-color="transparent" loext:char-shading-value="0"/>
    </style:style>
    <style:style style:name="T24" style:family="text">
      <style:text-properties officeooo:rsid="0005c6d5" fo:background-color="transparent" loext:char-shading-value="0"/>
    </style:style>
    <style:style style:name="T25" style:family="text">
      <style:text-properties officeooo:rsid="000caddb" fo:background-color="transparent" loext:char-shading-value="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4">О проведении контрольного мероприятия</text:span></text:p>
      <text:p text:style-name="P2"><text:span text:style-name="T5">Основание: </text:span><text:s text:c="2"/>Распоряжение <text:span text:style-name="T6">контрольно-счетной палаты муниципального образования Курганинский район 25</text:span><text:span text:style-name="T7">.0</text:span><text:span text:style-name="T6">9</text:span><text:span text:style-name="T7">.</text:span><text:span text:style-name="T8">202</text:span><text:span text:style-name="T7">4</text:span><text:span text:style-name="T9"> </text:span>года № <text:span text:style-name="T6">43</text:span><text:span text:style-name="T7">-</text:span>РО.</text:p>
      <text:p text:style-name="P2">В соответствии с пункт<text:span text:style-name="T10">ом </text:span><text:span text:style-name="T11">1</text:span>.<text:span text:style-name="T12">3</text:span><text:span text:style-name="T10"> </text:span><text:s/>плана работы на 202<text:span text:style-name="T10">4</text:span> год прове<text:span text:style-name="T13">дено</text:span> <text:span text:style-name="T11">контрольное </text:span>мероприятие<text:span text:style-name="T14"> «</text:span><text:span text:style-name="T15">Оц</text:span><text:span text:style-name="T18">енка </text:span><text:span text:style-name="T16">эффективности</text:span><text:span text:style-name="T18"> </text:span><text:span text:style-name="T16">формирования</text:span><text:span text:style-name="T18"> </text:span><text:span text:style-name="T16">муниципальной</text:span><text:span text:style-name="T18"> </text:span><text:span text:style-name="T16">собственности</text:span><text:span text:style-name="T18">, <text:s/></text:span><text:span text:style-name="T16">контроль</text:span><text:span text:style-name="T18"> </text:span><text:span text:style-name="T16">за</text:span><text:span text:style-name="T18"> </text:span><text:span text:style-name="T16">соблюдением</text:span><text:span text:style-name="T18"> </text:span><text:span text:style-name="T16">установленного</text:span><text:span text:style-name="T18"> </text:span><text:span text:style-name="T16">порядка</text:span><text:span text:style-name="T18"> </text:span><text:span text:style-name="T16">формирования</text:span><text:span text:style-name="T18"> </text:span><text:span text:style-name="T16">такой</text:span><text:span text:style-name="T18"> </text:span><text:span text:style-name="T16">собственности</text:span><text:span text:style-name="T18">, </text:span><text:span text:style-name="T16">управление </text:span><text:span text:style-name="T17">и</text:span><text:span text:style-name="T16"> распоряжение</text:span><text:span text:style-name="T18"> </text:span><text:span text:style-name="T16">такой</text:span><text:span text:style-name="T18"> </text:span><text:span text:style-name="T16">собственностью</text:span><text:span text:style-name="T18"> (</text:span><text:span text:style-name="T16">включая</text:span><text:span text:style-name="T18"> </text:span><text:span text:style-name="T16">исключительные</text:span><text:span text:style-name="T18"> </text:span><text:span text:style-name="T16">права</text:span><text:span text:style-name="T18"> </text:span><text:span text:style-name="T16">на</text:span><text:span text:style-name="T18"> </text:span><text:span text:style-name="T16">результаты</text:span><text:span text:style-name="T18"> </text:span><text:span text:style-name="T16">интеллектуальной</text:span><text:span text:style-name="T18"> </text:span><text:span text:style-name="T16">деятельности</text:span><text:span text:style-name="T18">) </text:span><text:span text:style-name="T16">учреждений </text:span><text:span text:style-name="T17">и</text:span><text:span text:style-name="T16"> предприятий городского</text:span><text:span text:style-name="T18"> <text:s/></text:span><text:span text:style-name="T16">поселения</text:span><text:span text:style-name="T18">. </text:span><text:span text:style-name="T19">Аудит эффективности закупок для муниципальных нужд, производимых администрацией и учреждениями </text:span><text:span text:style-name="T16">городского</text:span><text:span text:style-name="T18"> </text:span><text:span text:style-name="T16">поселения</text:span><text:span text:style-name="T19">. Аудит <text:s/>эффективности использования имущества, находящегося в хозяйственном ведении муниципальных унитарных предприятий</text:span><text:span text:style-name="T20">»</text:span></text:p>
      <text:p text:style-name="P2"><text:span text:style-name="T22">Отчет</text:span><text:span text:style-name="T23"> по </text:span><text:span text:style-name="T21">результатам </text:span><text:span text:style-name="T24">экспертно-аналитического мероприятия</text:span><text:span text:style-name="T21">, содержащ</text:span><text:span text:style-name="T25">ее</text:span><text:span text:style-name="T21"> информацию о выявленных нарушениях и недостатках, а также рекомендации по их устранению, направлен в администрацию </text:span><text:span text:style-name="T25">Курганинского городского поселения Курганинского района, </text:span><text:span text:style-name="T22">муниципальное казенное учреждение «Централизованная бухгалтерию <text:s/>администрации </text:span><text:span text:style-name="T23">Курганинского городского поселения Курганинского района».</text:span><text:span text:style-name="T25"> </text:span></text:p>
      <text:p text:style-name="P1"><text:span text:style-name="T1">В </text:span><text:span text:style-name="T2">соответствии с</text:span><text:span text:style-name="T1"> Соглашени</text:span><text:span text:style-name="T2">ем</text:span><text:span text:style-name="T1"> «О порядке взаимодействия между Прокуратурой </text:span><text:span text:style-name="T3">Курганинского района </text:span><text:span text:style-name="T1">и </text:span><text:span text:style-name="T3">к</text:span><text:span text:style-name="T1">онтрольно-счётной палатой муниципального образования Курганинский </text:span><text:span text:style-name="T3">район» </text:span><text:span text:style-name="T1">материал</text:span><text:span text:style-name="T2">ы</text:span><text:span text:style-name="T1"> проверки направлены в </text:span><text:span text:style-name="T3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5:02:14.437000000</meta:creation-date>
    <dc:date>2025-01-17T15:02:51.236000000</dc:date>
    <meta:editing-duration>PT36S</meta:editing-duration>
    <meta:editing-cycles>1</meta:editing-cycles>
    <meta:document-statistic meta:table-count="0" meta:image-count="0" meta:object-count="0" meta:page-count="1" meta:paragraph-count="5" meta:word-count="144" meta:character-count="1415" meta:non-whitespace-character-count="1268"/>
    <meta:generator>LibreOffice/7.3.4.2$Windows_X86_64 LibreOffice_project/728fec16bd5f605073805c3c9e7c4212a0120dc5</meta:generator>
  </office:meta>
</office:document-meta>
</file>